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20424i9b03592c-e57a-40c3-bc1c-9b717832fcb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Johan Vermeerstraat 30</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51 (gedeeltelijk) ter grootte van ca. 83 vierkante meter te verhuren aan de eigenaar van de aangrenzende woning aan <text:span text:style-name="nadrukvet">Johan Vermeerstraat 30, 1701KB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00mm" svg:height="151.6mm"><draw:image xlink:href="Pictures/Schermafbeelding2026-08-11120424i9b03592c-e57a-40c3-bc1c-9b717832fcb5.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50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Johan Vermeerstraat 30</meta:user-defined>
    <meta:user-defined meta:name="DCTERMS.W3CDTF/DCTERMS.available">2026-08-14</meta:user-defined>
    <meta:user-defined meta:name="DCTERMS.W3CDTF/OVERHEIDop.jaargang">2026</meta:user-defined>
    <meta:user-defined meta:name="OVERHEIDop.externeBijlage">Bijlage|exb-2026-28757</meta:user-defined>
    <meta:user-defined meta:name="OVERHEIDop.publicationIssue">385009</meta:user-defined>
    <meta:user-defined meta:name="OVERHEIDop.GmbID/DC.identifier">gmb-2026-385009</meta:user-defined>
    <meta:user-defined meta:name="OVERHEIDop.versieInformatie"/>
  </office:meta>
</office:document-meta>
</file>