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Huntum 12 Amsterdam , 50 meter richting noor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KSP Groep B.V.</text:p>
            <text:p text:style-name="common-al">Zaaknummer: OD2026-0049902</text:p>
            <text:p text:style-name="common-al">DSO nummer: 2026080400019</text:p>
            <text:p text:style-name="common-al">Ontvangstdatum melding: 04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00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0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0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9902</meta:user-defined>
    <meta:user-defined meta:name="DCTERMS.abstract">Cruyff Court Huntum - Huntum - Amsterdam</meta:user-defined>
    <dc:language>nl</dc:language>
    <meta:user-defined meta:name="OVERHEIDop.locatietype/OVERHEIDop.gebiedsmarkering">Vlak</meta:user-defined>
    <meta:user-defined meta:name="DC.title">Melding toepassen grond en baggerspecie - Nabij Huntum 12 Amsterdam , 50 meter richting noordoost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08</meta:user-defined>
    <meta:user-defined meta:name="OVERHEIDop.GmbID/DC.identifier">gmb-2026-385008</meta:user-defined>
    <meta:user-defined meta:name="OVERHEIDop.versieInformatie"/>
  </office:meta>
</office:document-meta>
</file>