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standplaatsvergunning Aurora Bastion  ter hoogte van perceel 1, 1991 PL Velserbroek, Bevolkingsonderzoek borstkanker 9-10-2026 t/m 19-3-202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standplaatsvergunning </text:span>
            <text:span text:style-name="nadrukvet">Aurora Bastion ter hoogte van perceel 1, 1991 PL Velserbroek, Bevolkingsonderzoek borstkanker 9-10-2026 t/m 19-3-2027.</text:span>
          </text:p>
            <text:p text:style-name="common-al">
            
          </text:p>
            <text:p text:style-name="common-al">Burgemeester en wethouders van de gemeente Velsen maken bekend dat zij de volgende aanvraag voor een standplaatsvergunning hebben ontvangen op grond van de Verordening fysieke leefomgeving Velsen 2023, artikel 3:30. De datum van ontvangst is tussen haakjes vermeld.</text:p>
            <text:p text:style-name="common-al">
            <text:span text:style-name="nadrukvet">Velserbroek</text:span>
          </text:p>
            <text:p text:style-name="last-al">Aurora Bastion ter hoogte van perceel 1, 1991 PL Velserbroek, Bevolkingsonderzoek borstkanker 9-10-2026 t/m 19-3-2027 (11-08-2026) 0453417703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8500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lsen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Economie | Organisatie en beleid</meta:user-defined>
    <meta:user-defined meta:name="OVERHEIDop.Rubriek/DC.type">andere vergunning</meta:user-defined>
    <meta:user-defined meta:name="OVERHEIDop.referentienummer">04534177039</meta:user-defined>
    <dc:language>nl</dc:language>
    <meta:user-defined meta:name="OVERHEIDop.locatietype/OVERHEIDop.gebiedsmarkering">Punt</meta:user-defined>
    <meta:user-defined meta:name="DC.title">Ingediende aanvraag standplaatsvergunning Aurora Bastion  ter hoogte van perceel 1, 1991 PL Velserbroek, Bevolkingsonderzoek borstkanker 9-10-2026 t/m 19-3-2027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07</meta:user-defined>
    <meta:user-defined meta:name="OVERHEIDop.GmbID/DC.identifier">gmb-2026-385007</meta:user-defined>
    <meta:user-defined meta:name="OVERHEIDop.versieInformatie"/>
  </office:meta>
</office:document-meta>
</file>