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Alteveer 6, 7927PD Alteveer: bouw woonzorggebouw, aanleg paardenbak en gebruik wijzigen naar maatschappelijk (11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6-00001718 is verlengd.</text:p>
            <text:p text:style-name="last-al">Op 11 augustus 2026 heeft de gemeente een besluit genomen om de beslistermijn van 8 weken te verlengen met 6 weken (conform artikel 16.64 lid 2 Omgevingswe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850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718</meta:user-defined>
    <meta:user-defined meta:name="DCTERMS.abstract">Betreft: Beschikking verlenging beslistermijn op locatie Alteveer 6, 7927PD Alteveer</meta:user-defined>
    <dc:language>nl</dc:language>
    <meta:user-defined meta:name="OVERHEIDop.locatietype/OVERHEIDop.gebiedsmarkering">Vlak</meta:user-defined>
    <meta:user-defined meta:name="DC.title">Verlenging beslistermijn, Alteveer 6, 7927PD Alteveer: bouw woonzorggebouw, aanleg paardenbak en gebruik wijzigen naar maatschappelijk (11 augustus 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05</meta:user-defined>
    <meta:user-defined meta:name="OVERHEIDop.GmbID/DC.identifier">gmb-2026-385005</meta:user-defined>
    <meta:user-defined meta:name="OVERHEIDop.versieInformatie"/>
  </office:meta>
</office:document-meta>
</file>