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xploitatieovereenkomst voor functieverandering naar woningbouw van de VAB-locatie aan de Akkerweg 4, 7021KK Zel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gemeente een anterieure overeenkomst heeft gesloten (Omgevingswet, art 16.138). De overeenkomst is gesloten ten behoeve van functieverandering naar woningbouw van de VAB-locatie op het perceel Akkerweg 4, 7021KK Zelhem.</text:p>
            <text:p text:style-name="common-al">
            <text:span text:style-name="nadrukvet">Waarom publiceert de gemeente dit bericht?</text:span>
          </text:p>
            <text:p text:style-name="common-al">Met dit bericht laten wij u weten dat er misschien iets verandert in uw omgeving. De gemeente heeft een verzoek ontvangen voor het wijzigen van het omgevingsplan. Als de gemeente medewerking verleend wordt een ontwerp van het omgevingsplan gepubliceerd.</text:p>
            <text:p text:style-name="common-al">
            <text:span text:style-name="nadrukvet">Heeft u vragen over de exploitatieovereenkomst?</text:span>
          </text:p>
            <text:p text:style-name="common-al">Op uw verzoek geven wij informatie over de exploitatieovereenkomst.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479. Bij contact vermeld u dit kenmerk zodat wij u zo snel mogelijk kunnen helpen.</text:p>
            <text:p text:style-name="common-al">
            <text:span text:style-name="nadrukvet">Geen reactiemogelijkheid</text:span>
          </text:p>
            <text:p text:style-name="last-al">U kunt geen bezwaar- of een verzoek om voorlopige voorziening indienen tegen een exploitatieovereenkomst. De exploitatieovereenkomst is een voorbereiding op het wijzigen van het omgevingspl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8500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0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0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ronckhorst</meta:user-defined>
    <meta:user-defined meta:name="OVERHEIDop.Rubriek/DC.type">omgevingsmeld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2479</meta:user-defined>
    <meta:user-defined meta:name="DCTERMS.abstract">Betreft: Wijziging omgevingsplan - A-plan op locatie Akkerweg 4, 7021KK Zelhem</meta:user-defined>
    <dc:language>nl</dc:language>
    <meta:user-defined meta:name="OVERHEIDop.locatietype/OVERHEIDop.gebiedsmarkering">Punt</meta:user-defined>
    <meta:user-defined meta:name="DC.title">Exploitatieovereenkomst voor functieverandering naar woningbouw van de VAB-locatie aan de Akkerweg 4, 7021KK Zelhem</meta:user-defined>
    <meta:user-defined meta:name="DCTERMS.W3CDTF/DCTERMS.available">2026-08-13</meta:user-defined>
    <meta:user-defined meta:name="DCTERMS.W3CDTF/OVERHEIDop.jaargang">2026</meta:user-defined>
    <meta:user-defined meta:name="OVERHEIDop.publicationIssue">385004</meta:user-defined>
    <meta:user-defined meta:name="OVERHEIDop.GmbID/DC.identifier">gmb-2026-385004</meta:user-defined>
    <meta:user-defined meta:name="OVERHEIDop.versieInformatie"/>
  </office:meta>
</office:document-meta>
</file>