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- kwaliteit &gt; interventiewaarde tbv kabelwerkzaamheden, Spoortraject Sittard-Roermond/Roermond-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- kwaliteit &gt; interventiewaarde tbv kabelwerkzaamheden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Spoortraject Sittard-Roermond/Roermond-Sittard</text:p>
            <text:p text:style-name="common-al">
            <text:span text:style-name="nadrukvet">Zaaknummer: </text:span>2026-00002405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0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05</meta:user-defined>
    <meta:user-defined meta:name="DCTERMS.abstract">Betreft: melding op locatie Spoortraject Sittard-Roermond/Roermond-Sittard</meta:user-defined>
    <dc:language>nl</dc:language>
    <meta:user-defined meta:name="OVERHEIDop.locatietype/OVERHEIDop.gebiedsmarkering">Vlak</meta:user-defined>
    <meta:user-defined meta:name="DC.title">Kennisgeving ontvangst Melding graven in bodem - kwaliteit &gt; interventiewaarde tbv kabelwerkzaamheden, Spoortraject Sittard-Roermond/Roermond-Sitt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00</meta:user-defined>
    <meta:user-defined meta:name="OVERHEIDop.GmbID/DC.identifier">gmb-2026-385000</meta:user-defined>
    <meta:user-defined meta:name="OVERHEIDop.versieInformatie"/>
  </office:meta>
</office:document-meta>
</file>