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bedrijfsgebouw (aardappelbewaarloods) aan Postelsedijk 7 en 9 5541NM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een omgevingsvergunning DSO verleend. De gemeente geeft hiermee toestemming voor het bouwen van een bedrijfsgebouw (aardappelbewaarloods) aan Postelsedijk 7 en 9 5541NM Reusel. Het kenmerk van de gemeente voor deze zaak is 1667642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849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6676426</meta:user-defined>
    <meta:user-defined meta:name="DCTERMS.abstract">bouwen van een bedrijfsgebouw (aardappelbewaarloods)</meta:user-defined>
    <dc:language>nl</dc:language>
    <meta:user-defined meta:name="OVERHEIDop.locatietype/OVERHEIDop.gebiedsmarkering">Vlak</meta:user-defined>
    <meta:user-defined meta:name="DC.title">Vergunning voor het bouwen van een bedrijfsgebouw (aardappelbewaarloods) aan Postelsedijk 7 en 9 5541NM Reusel</meta:user-defined>
    <meta:user-defined meta:name="DCTERMS.W3CDTF/DCTERMS.available">2026-08-13</meta:user-defined>
    <meta:user-defined meta:name="DCTERMS.W3CDTF/OVERHEIDop.jaargang">2026</meta:user-defined>
    <meta:user-defined meta:name="OVERHEIDop.publicationIssue">384999</meta:user-defined>
    <meta:user-defined meta:name="OVERHEIDop.GmbID/DC.identifier">gmb-2026-384999</meta:user-defined>
    <meta:user-defined meta:name="OVERHEIDop.versieInformatie"/>
  </office:meta>
</office:document-meta>
</file>