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Waverstraat 76-H 1079V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(KAP) het kappen van één boom staande in de achtertuin</text:p>
            <text:p text:style-name="common-al">Zaakadres: Waverstraat 76-H 1079VP Amsterdam</text:p>
            <text:p text:style-name="common-al">Datum ontvangst: 06-08-2026</text:p>
            <text:p text:style-name="common-al">Zaaknummer: Z2026-035103</text:p>
            <text:p text:style-name="common-al">DSO-nummer: 202608060080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99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103</meta:user-defined>
    <meta:user-defined meta:name="DCTERMS.abstract">(KAP) het kappen van één boom staande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Waverstraat 76-H 1079VP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95</meta:user-defined>
    <meta:user-defined meta:name="OVERHEIDop.GmbID/DC.identifier">gmb-2026-384995</meta:user-defined>
    <meta:user-defined meta:name="OVERHEIDop.versieInformatie"/>
  </office:meta>
</office:document-meta>
</file>