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in- en uitrit) voor het aanpassen van de in-uitrit - Vijf Akkers 26, 9356 CD Tolbert, Leek (LEE01) H 67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1 augustus 2026 een besluit genomen op de aanvraag met zaaknummer 2026192287 voor het aanpassen van de in-uitrit op locatie Vijf Akkers 26, 9356 CD Tolbert, Leek (LEE01) H 6712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49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192287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in- en uitrit) voor het aanpassen van de in-uitrit - Vijf Akkers 26, 9356 CD Tolbert, Leek (LEE01) H 671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94</meta:user-defined>
    <meta:user-defined meta:name="OVERHEIDop.GmbID/DC.identifier">gmb-2026-384994</meta:user-defined>
    <meta:user-defined meta:name="OVERHEIDop.versieInformatie"/>
  </office:meta>
</office:document-meta>
</file>