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uwen - Ingekomen aanvraag omgevingsvergunning Biestsestraat 107, 5084 HT Biest-Houtak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omzetten van de bedrijfsbestemming naar wonen en het realiseren van een woning, Biestsestraat 107, 5084 HT Biest-Houtakker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Biestsestraat 107, 5084 HT Biest-Houtakker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omzetten van de bedrijfsbestemming naar wonen en het realiseren van een woning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08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7679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Afwijken van regels in het omgevingsplan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8498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67679</meta:user-defined>
    <dc:language>nl</dc:language>
    <meta:user-defined meta:name="OVERHEIDop.locatietype/OVERHEIDop.gebiedsmarkering">Punt</meta:user-defined>
    <meta:user-defined meta:name="DC.title">Bouwen - Ingekomen aanvraag omgevingsvergunning Biestsestraat 107, 5084 HT Biest-Houtakke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88</meta:user-defined>
    <meta:user-defined meta:name="OVERHEIDop.GmbID/DC.identifier">gmb-2026-384988</meta:user-defined>
    <meta:user-defined meta:name="OVERHEIDop.versieInformatie"/>
  </office:meta>
</office:document-meta>
</file>