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ugustinushof 43, 1216 LD Hilversum (plaatsen dakkapel voorzijde); 1988073;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Augustinushof 43, 1216 LD Hilversum (plaatsen dakkapel voorzijde); 1988073;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9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8073</meta:user-defined>
    <meta:user-defined meta:name="DCTERMS.abstract">De beslistermijn van de aanvraag is met zes weken verlengd.</meta:user-defined>
    <dc:language>nl</dc:language>
    <meta:user-defined meta:name="OVERHEIDop.locatietype/OVERHEIDop.gebiedsmarkering">Punt</meta:user-defined>
    <meta:user-defined meta:name="DC.title">Augustinushof 43, 1216 LD Hilversum (plaatsen dakkapel voorzijde); 1988073;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4987</meta:user-defined>
    <meta:user-defined meta:name="OVERHEIDop.GmbID/DC.identifier">gmb-2026-384987</meta:user-defined>
    <meta:user-defined meta:name="OVERHEIDop.versieInformatie"/>
  </office:meta>
</office:document-meta>
</file>