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15614i593e6baa-bc18-4738-b794-48fbfa1502a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in groenadoptie geven snippergroen nabij Johan Vermeerstraat 30</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an plan om snippergroen kadastraal bekend als Heerhugowaard, sectie G, nummer 1751 (gedeeltelijk) ter grootte van ca. 20 vierkante meter in groenadoptie te geven aan de eigenaar van de aangrenzende woning aan <text:span text:style-name="nadrukvet">Johan Vermeerstraat 30, 1701KB Heerhugowaard</text:span><text:span text:style-name="nadrukvet">.</text:span></text:p>
            <text:p text:style-name="common-al">De in groenadoptie te geven grond grenst uitsluitend aan het perceel van de beoogde deelnemer. De gemeente is van oordeel dat de deelnemer daarom de enige geschikte gegadigde is om de grond te beheren en te onderhouden.</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groenadoptie,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00mm" svg:height="152.89999999999998mm"><draw:image xlink:href="Pictures/Schermafbeelding2026-08-11115614i593e6baa-bc18-4738-b794-48fbfa1502a8.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9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in groenadoptie geven snippergroen nabij Johan Vermeerstraat 30</meta:user-defined>
    <meta:user-defined meta:name="DCTERMS.W3CDTF/DCTERMS.available">2026-08-14</meta:user-defined>
    <meta:user-defined meta:name="DCTERMS.W3CDTF/OVERHEIDop.jaargang">2026</meta:user-defined>
    <meta:user-defined meta:name="OVERHEIDop.externeBijlage">Bijlage|exb-2026-28752</meta:user-defined>
    <meta:user-defined meta:name="OVERHEIDop.publicationIssue">384984</meta:user-defined>
    <meta:user-defined meta:name="OVERHEIDop.GmbID/DC.identifier">gmb-2026-384984</meta:user-defined>
    <meta:user-defined meta:name="OVERHEIDop.versieInformatie"/>
  </office:meta>
</office:document-meta>
</file>