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86, Ringdijk 460, 2983GS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een aanvraag omgevingsvergunning ontvangen voor het kappen van 5 bomen locatie Ringdijk 460, 2983GS Ridderkerk. De aanvraag is geregistreerd onder zaaknummer Z2026-00000686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49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686</meta:user-defined>
    <meta:user-defined meta:name="DCTERMS.abstract">Betreft: het kappen van 5 bomen [Z2026-00000686], Ringdijk 460, 2983GS Ridd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aanvraag omgevingsvergunning Z2026-00000686, Ringdijk 460, 2983GS Ridderker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79</meta:user-defined>
    <meta:user-defined meta:name="OVERHEIDop.GmbID/DC.identifier">gmb-2026-384979</meta:user-defined>
    <meta:user-defined meta:name="OVERHEIDop.versieInformatie"/>
  </office:meta>
</office:document-meta>
</file>