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voor het plaatsen van een dakkapel op de linker zijgevel, Groene Wuiver 1, 1718LM Hoog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volgende aanvraag voor een omgevingsvergunning vergunningsvrij is.</text:p>
            <text:p text:style-name="common-al"/>
            <text:p text:style-name="common-al">Groene Wuiver 1, Hoogwoud.</text:p>
            <text:p text:style-name="common-al">Het plaatsen van een dakkapel op de linker zijgevel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49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280</meta:user-defined>
    <meta:user-defined meta:name="DCTERMS.abstract">Betreft: Besluit op locatie Groene Wuiver 1, 1718LM Hoogwoud</meta:user-defined>
    <dc:language>nl</dc:language>
    <meta:user-defined meta:name="OVERHEIDop.locatietype/OVERHEIDop.gebiedsmarkering">Vlak</meta:user-defined>
    <meta:user-defined meta:name="DC.title">Vergunningsvrije aanvraag voor het plaatsen van een dakkapel op de linker zijgevel, Groene Wuiver 1, 1718LM Hoogwou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977</meta:user-defined>
    <meta:user-defined meta:name="OVERHEIDop.GmbID/DC.identifier">gmb-2026-384977</meta:user-defined>
    <meta:user-defined meta:name="OVERHEIDop.versieInformatie"/>
  </office:meta>
</office:document-meta>
</file>