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nabij De Zodde 11, 1231MA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9 juli 2026 een aanvraag omgevingsvergunning ontvangen voor het kappen van een boom nabij De Zodde 11, 1231MA Loosdrecht. De aanvraag is geregistreerd onder zaaknummer Z2026-00000815. De aanvraag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15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49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815</meta:user-defined>
    <meta:user-defined meta:name="DCTERMS.abstract">Betreft: Aanvraag op locatie nabij De Zodde 11, 1231MA Loosdrecht startdatum: 29 juli 2026</meta:user-defined>
    <dc:language>nl</dc:language>
    <meta:user-defined meta:name="OVERHEIDop.locatietype/OVERHEIDop.gebiedsmarkering">Vlak</meta:user-defined>
    <meta:user-defined meta:name="DC.title">Kennisgeving ontvangst aanvraag omgevingsvergunning, nabij De Zodde 11, 1231MA Loos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76</meta:user-defined>
    <meta:user-defined meta:name="OVERHEIDop.GmbID/DC.identifier">gmb-2026-384976</meta:user-defined>
    <meta:user-defined meta:name="OVERHEIDop.versieInformatie"/>
  </office:meta>
</office:document-meta>
</file>