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kennisgeving voornemen toepassing last onder bestuursdwang aanhangwagen met boot ter hoogte van de Haven</text:p>
      <text:section text:name="regeling_id1-3-2" text:style-name="regeling">
        <text:section text:name="aanhef_id1-3-2-1" text:style-name="aanhef">
          <text:section text:name="preambule_id1-3-2-1-1" text:style-name="preambule">
            <text:p text:style-name="al">Burgemeester en wethouders van de gemeente Alblasserdam maken bekend dat op de volgende genoemde locatie een recreatievoertuig op de weg is geplaatst waarvan de eigenaar onbekend is:</text:p>
            <text:p text:style-name="al">Locatie: Haven</text:p>
            <text:p text:style-name="al">Soort voertuig: aanhangwagen met boot</text:p>
            <text:p text:style-name="al">Kenteken: onbekend</text:p>
            <text:p text:style-name="al">Kleur: Aanhanger: blauw</text:p>
            <text:p text:style-name="al"> Boot: wit </text:p>
            <text:p text:style-name="al">Het betreft een aanhanger zonder kenteken. Deze aanhangwagen met boot is reeds lange tijd, in ieder geval sinds 19 juni 2026, geparkeerd in een parkeervak op de locatie Haven te Alblasserdam.</text:p>
            <text:p text:style-name="al">Het is op grond van art. 5:6 van de Algemene plaatselijke verordening Alblasserdam verboden een recreatievoertuig, langer dan drie achtereenvolgende dagen op de weg te parkeren.</text:p>
            <text:p text:style-name="al">Het voertuig staat langer dan drie aaneengesloten dagen op de openbare weg. Er is door de toezichthouders geconstateerd dat de aanhangwagen met boot op 6, 7, 8 en op 10 juli 2026 nog steeds op dezelfde plek geparkeerd stond. De eigenaar/ houder van het voertuig kan niet worden achterhaald. </text:p>
            <text:p text:style-name="al">De overtreding is beëindigd zodra de aanhangwagen met boot van de openbare weg is verwijderd.</text:p>
            <text:p text:style-name="al">Indien de aanhangwagen met boot niet tijdig wordt verwijderd, is de gemeente genoodzaakt om het handhavingstraject te starten. Het opstarten van dit traject heeft financiële gevolgen voor de eigenaar/houder. Eventuele kosten die voortvloeien uit het toepassen van bestuursdwang kunnen verhaald worden bij de eigenaar of houder.</text:p>
            <text:p text:style-name="al"/>
            <text:p text:style-name="al">
            <text:span text:style-name="nadrukvet">Zienswijze</text:span>
          </text:p>
            <text:p text:style-name="al">Voordat de gemeente het handhavingstraject opstart, wordt de eigenaar/houder gedurende </text:p>
            <text:p text:style-name="al">
            <text:span text:style-name="nadrukvet">
              <text:span text:style-name="nadrukondlijn">10 dagen</text:span>
            </text:span> na publicatie van dit bericht de gelegenheid geboden een zienswijze in te dienen conform artikel 4:8 Algemene Wet Bestuursrecht. </text:p>
            <text:p text:style-name="al">De eigenaar/houder kan hiervoor een afspraak maken of schriftelijk reageren. Hiervoor kan contact worden opgenomen met team Toezicht en Handhaving bereikbaar op telefoonnummer 14 078. Een schriftelijke reactie kan gestuurd worden naar <text:a xlink:href="mailto:handhaving@alblasserdam.nl" xlink:type="simple">handhaving@alblasserdam.nl</text:a>. Voor deze reactie is het van belang dat altijd de naam, het adres en het telefoonnummer van de eigenaar/houder en het zaaknummer 2025-0126751 wordt vermeld.</text:p>
            <text:p text:style-name="al">De schriftelijke zienswijze moet worden gericht aan het college van burgemeester en wethouders van gemeente Alblasserdam,</text:p>
            <text:p text:style-name="al">Postbus 2</text:p>
            <text:p text:style-name="al">2950AA ALBLASSERDAM</text:p>
            <text:p text:style-name="al">Indien de gemeente na deze termijn geen reactie van de eigenaar/houder heeft ontvangen, gaat de gemeente ervan uit dat er geen gebruik gemaakt wordt van deze mogelijkheid. Vervolgens brengen wij u op de hoogte van ons definitieve besluit.</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8497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7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7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lblasserdam</meta:user-defined>
    <meta:user-defined meta:name="OVERHEID.Informatietype/DC.type">officiële publicatie</meta:user-defined>
    <meta:user-defined meta:name="OVERHEIDop.Rubriek/DC.type">overige overheidsinformatie</meta:user-defined>
    <meta:user-defined meta:name="OVERHEID.Gemeente/OVERHEID.authority">Alblasserdam</meta:user-defined>
    <meta:user-defined meta:name="OVERHEID.Gemeente/DCTERMS.publisher">Alblasserdam</meta:user-defined>
    <meta:user-defined meta:name="OVERHEID.TaxonomieBeleidsagendaDecentraal/OVERHEID.category">Openbare orde en veiligheid | Organisatie en beleid</meta:user-defined>
    <dc:language>nl</dc:language>
    <meta:user-defined meta:name="OVERHEIDop.locatietype/OVERHEIDop.gebiedsmarkering">Weg</meta:user-defined>
    <meta:user-defined meta:name="DC.title">Openbare kennisgeving voornemen toepassing last onder bestuursdwang aanhangwagen met boot ter hoogte van de Haven</meta:user-defined>
    <meta:user-defined meta:name="DCTERMS.W3CDTF/DCTERMS.available">2026-08-13</meta:user-defined>
    <meta:user-defined meta:name="DCTERMS.W3CDTF/OVERHEIDop.jaargang">2026</meta:user-defined>
    <meta:user-defined meta:name="OVERHEIDop.publicationIssue">384975</meta:user-defined>
    <meta:user-defined meta:name="OVERHEIDop.GmbID/DC.identifier">gmb-2026-384975</meta:user-defined>
    <meta:user-defined meta:name="OVERHEIDop.versieInformatie"/>
  </office:meta>
</office:document-meta>
</file>