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en alcoholwetvergunning in verband met de vestiging van het Distillers Hotel Schiedam met koffiebar en restaurant, Groenweegje 4 te Schiedam</text:p>
      <text:section text:name="zakelijke-mededeling_id1-3-2" text:style-name="zakelijke-mededeling">
        <text:section text:name="zakelijke-mededeling-tekst_id1-3-2-1" text:style-name="zakelijke-mededeling-tekst">
          <text:section text:name="tekst_id1-3-2-1-1" text:style-name="tekst">
            <text:p text:style-name="common-al">Bij de burgemeester is een exploitatie- en alcoholwetvergunning aangevraagd in verband met de vestiging van het Distillers Hotel Schiedam, gevestigd aan Groenweegje 4 te Schiedam. </text:p>
            <text:p text:style-name="common-al">De toegestande openingstijden van het horecabedrijf zijn:</text:p>
            <text:p text:style-name="common-al">- maandag tot en met zondag    van 07.00 uur tot 01.00 uur</text:p>
            <text:p text:style-name="common-al">De toegestane openingstijden van de twee terrassen zijn:</text:p>
            <text:p text:style-name="common-al">- maandag t/m zondag  van 07.00 uur tot 01.00 uur</text:p>
            <text:p text:style-name="common-al">Het terrassen zijn gesitueerd langs de zijgevel van het pand.</text:p>
            <text:p text:style-name="common-al"/>
            <text:p text:style-name="common-al">Op donderdag 13 augustus 2026 is de aanvraag digitaal gepubliceerd via officielebekendmakingen.nl en ligt de aanvraag twee weken ter inzage bij het Klant Contact Centrum (Omgevingsloket), Stadserf 1 te Schiedam (alleen op afspraak).</text:p>
            <text:p text:style-name="common-al">Gedurende deze periode bestaat voor belanghebbenden de mogelijkheid mondelinge of schriftelijke zienswijzen over de aanvraag naar voren brengen. Schriftelijke zienswijzen kunnen worden gericht aan de burgemeester van Schiedam, Postbus 1501, 3100 EA te Schiedam, onder vermelding van “zienswijze horecabedrijf Distillers Hotel Schied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49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Exploitatie- en alcoholwetvergunning i.v.m. vestiging Distillers Hotel Schiedam met koffiebar en restaurant.</meta:user-defined>
    <dc:language>nl</dc:language>
    <meta:user-defined meta:name="OVERHEIDop.locatietype/OVERHEIDop.gebiedsmarkering">Adres</meta:user-defined>
    <meta:user-defined meta:name="DC.title">Aanvraag exploitatievergunning en alcoholwetvergunning in verband met de vestiging van het Distillers Hotel Schiedam met koffiebar en restaurant, Groenweegje 4 te Schiedam</meta:user-defined>
    <meta:user-defined meta:name="DCTERMS.W3CDTF/DCTERMS.available">2026-08-13</meta:user-defined>
    <meta:user-defined meta:name="DCTERMS.W3CDTF/OVERHEIDop.jaargang">2026</meta:user-defined>
    <meta:user-defined meta:name="OVERHEIDop.publicationIssue">384972</meta:user-defined>
    <meta:user-defined meta:name="OVERHEIDop.GmbID/DC.identifier">gmb-2026-384972</meta:user-defined>
    <meta:user-defined meta:name="OVERHEIDop.versieInformatie"/>
  </office:meta>
</office:document-meta>
</file>