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luessenlaan 34 1060P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opbouw</text:p>
            <text:p text:style-name="common-al">Zaakadres: Fluessenlaan 34 1060PP Amsterdam</text:p>
            <text:p text:style-name="common-al">Datum ontvangst: 17-07-2026</text:p>
            <text:p text:style-name="common-al">Zaaknummer: Z2026-031810</text:p>
            <text:p text:style-name="common-al">DSO-nummer: 202607170206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96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6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6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810</meta:user-defined>
    <meta:user-defined meta:name="DCTERMS.abstract">plaatsen van een dakop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Fluessenlaan 34 1060PP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68</meta:user-defined>
    <meta:user-defined meta:name="OVERHEIDop.GmbID/DC.identifier">gmb-2026-384968</meta:user-defined>
    <meta:user-defined meta:name="OVERHEIDop.versieInformatie"/>
  </office:meta>
</office:document-meta>
</file>