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reviseren en toekomstbestendig maken van de beveiligingsinstallatie van zuiveringsstation "De Steeg"Melkweg 17, Langerak, zaaknummer OMG-2026-137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2 sub a,  kenmerk:OMG-2026-1370-24-00001</text:p>
            <text:p text:style-name="common-al">Voor het: </text:p>
            <text:p text:style-name="common-al"/>
            <text:p text:style-name="common-al">
            <text:span text:style-name="nadrukvet">Locatie: reviseren en toekomstbestendig maken van de beveiligingsinstallatie van zuiveringsstation "De Steeg"Melkweg 17, Langerak</text:span>
          </text:p>
            <text:p text:style-name="common-al">Datum ontvangst: 10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849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70</meta:user-defined>
    <meta:user-defined meta:name="DCTERMS.abstract">Gemeente - aanvr. beschikking behandelen -  - Melkweg 17, Langerak</meta:user-defined>
    <dc:language>nl</dc:language>
    <meta:user-defined meta:name="OVERHEIDop.locatietype/OVERHEIDop.gebiedsmarkering">Adres</meta:user-defined>
    <meta:user-defined meta:name="DC.title">Gemeente Molenlanden, ingediende aanvraag omgevingsvergunning reviseren en toekomstbestendig maken van de beveiligingsinstallatie van zuiveringsstation "De Steeg"Melkweg 17, Langerak, zaaknummer OMG-2026-1370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67</meta:user-defined>
    <meta:user-defined meta:name="OVERHEIDop.GmbID/DC.identifier">gmb-2026-384967</meta:user-defined>
    <meta:user-defined meta:name="OVERHEIDop.versieInformatie"/>
  </office:meta>
</office:document-meta>
</file>