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urgerdammerdijk 76 1026C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achterzetramen</text:p>
            <text:p text:style-name="common-al">Zaakadres: Durgerdammerdijk 76 1026CB Amsterdam</text:p>
            <text:p text:style-name="common-al">Datum ontvangst: 12-07-2026</text:p>
            <text:p text:style-name="common-al">Zaaknummer: Z2026-030755</text:p>
            <text:p text:style-name="common-al">DSO-nummer: 20260712000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755</meta:user-defined>
    <meta:user-defined meta:name="DCTERMS.abstract">plaatsen van achterzetra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urgerdammerdijk 76 1026C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2</meta:user-defined>
    <meta:user-defined meta:name="OVERHEIDop.GmbID/DC.identifier">gmb-2026-384962</meta:user-defined>
    <meta:user-defined meta:name="OVERHEIDop.versieInformatie"/>
  </office:meta>
</office:document-meta>
</file>