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Jacques Veltmanstraat 36-e.a.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renovatie daken van 3 panden van VVE Bivema</text:p>
            <text:p text:style-name="common-al">Zaakadres: Jacques Veltmanstraat 36-e.a. Amsterdam</text:p>
            <text:p text:style-name="common-al">Datum ontvangst: 13-07-2026</text:p>
            <text:p text:style-name="common-al">Zaaknummer: Z2026-030757</text:p>
            <text:p text:style-name="common-al">DSO-nummer: 2026071300149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4961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96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96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0757</meta:user-defined>
    <meta:user-defined meta:name="DCTERMS.abstract">renovatie daken van 3 panden van VVE Bivema</meta:user-defined>
    <dc:language>nl</dc:language>
    <meta:user-defined meta:name="OVERHEIDop.locatietype/OVERHEIDop.gebiedsmarkering">Vlak</meta:user-defined>
    <meta:user-defined meta:name="DC.title">Aanvraag omgevingsvergunning Jacques Veltmanstraat 36-e.a. Amsterdam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961</meta:user-defined>
    <meta:user-defined meta:name="OVERHEIDop.GmbID/DC.identifier">gmb-2026-384961</meta:user-defined>
    <meta:user-defined meta:name="OVERHEIDop.versieInformatie"/>
  </office:meta>
</office:document-meta>
</file>