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erwijderen dragende muur en vervangen en aanbrengen vervangende stalen draagconstructie, Geraniumstraat 16 Zwolle [Zaaknummer 0193ESUITE88803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Geraniumstraat 16 8013TK Zwolle</text:p>
            <text:p text:style-name="common-al">
            <text:span text:style-name="nadrukvet">Zaakomschrijving:</text:span> het verwijderen van een dragende muur en het aanbrengen van een vervangende stalen draagconstructie</text:p>
            <text:p text:style-name="common-al">
            <text:span text:style-name="nadrukvet">Zaaknummer:</text:span> 0193ESUITE88803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88803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88803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49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888032026</meta:user-defined>
    <meta:user-defined meta:name="DCTERMS.abstract">het verwijderen van een dragende muur en het aanbrengen van een vervangende stalen draagconstructi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wijderen dragende muur en vervangen en aanbrengen vervangende stalen draagconstructie, Geraniumstraat 16 Zwolle [Zaaknummer 0193ESUITE888032026]</meta:user-defined>
    <meta:user-defined meta:name="DCTERMS.W3CDTF/DCTERMS.available">2026-08-13</meta:user-defined>
    <meta:user-defined meta:name="DCTERMS.W3CDTF/OVERHEIDop.jaargang">2026</meta:user-defined>
    <meta:user-defined meta:name="OVERHEIDop.publicationIssue">384960</meta:user-defined>
    <meta:user-defined meta:name="OVERHEIDop.GmbID/DC.identifier">gmb-2026-384960</meta:user-defined>
    <meta:user-defined meta:name="OVERHEIDop.versieInformatie"/>
  </office:meta>
</office:document-meta>
</file>