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aarlem, verlengen beslistermijn omgevingsvergunning, J.J. Hamelinkstraat 135 2033LL Haarlem, 0392-2026-0079653, het kappen van 4 bomen ten behoeve van de sloop van 2 woningcomplexen, verzonden 11-08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Het besluit ligt niet ter inzage en is niet digitaal te volgen. Deze mededeling is uitsluitend informatief. Het is niet mogelijk om bezwaar tegen deze mededeling in te 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</text:p>
            </table:table-cell>
            <table:table-cell office:value-type="string" table:style-name="header.C">
              <text:p text:style-name="headerright"><text:span text:style-name="nr">Nr. 38495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95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95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arl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</meta:user-defined>
    <meta:user-defined meta:name="OVERHEID.Gemeente/OVERHEID.authority">Haarl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0392-2026-0079653</meta:user-defined>
    <meta:user-defined meta:name="DCTERMS.abstract">het kappen van 4 bomen ten behoeve van de sloop van 2 woningcomplex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Gemeente Haarlem, verlengen beslistermijn omgevingsvergunning, J.J. Hamelinkstraat 135 2033LL Haarlem, 0392-2026-0079653, het kappen van 4 bomen ten behoeve van de sloop van 2 woningcomplexen, verzonden 11-08-2026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958</meta:user-defined>
    <meta:user-defined meta:name="OVERHEIDop.GmbID/DC.identifier">gmb-2026-384958</meta:user-defined>
    <meta:user-defined meta:name="OVERHEIDop.versieInformatie"/>
  </office:meta>
</office:document-meta>
</file>