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raven in bodem &gt; interventiewaarde t.b.v. onderhoud kabels/leidingen, Kerkvonderen, Buch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graven in bodem &gt; interventiewaarde t.b.v. onderhoud kabels/leidingen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Locatie: </text:span>Kerkvonderen, Buchten</text:p>
            <text:p text:style-name="common-al">
            <text:span text:style-name="nadrukvet">Zaaknummer: </text:span>2026-00002500</text:p>
            <text:p text:style-name="common-al">
            <text:span text:style-name="nadrukvet">Ontvangstdatum</text:span>: 29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49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500</meta:user-defined>
    <meta:user-defined meta:name="DCTERMS.abstract">Betreft: melding op locatie Kerkvonderen, Bucht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Kennisgeving ontvangst Melding graven in bodem &gt; interventiewaarde t.b.v. onderhoud kabels/leidingen, Kerkvonderen, Bucht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55</meta:user-defined>
    <meta:user-defined meta:name="OVERHEIDop.GmbID/DC.identifier">gmb-2026-384955</meta:user-defined>
    <meta:user-defined meta:name="OVERHEIDop.versieInformatie"/>
  </office:meta>
</office:document-meta>
</file>