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 geluid Nieuwe Gouwe OZ, Bodegraafsestraatweg, Burgemeester Jamessingel (thv station) , Goverwellesingel, Gouda</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Omgevingsdienst Midden-Holland (ODMH) namens gemeente Gouda een besluit genomen op de aanvraag met kenmerk 2026-00016601. Het gaat over de aanvraag om andere geluidsvoorschriften toe te mogen passen, in verband met werkzaamheden aan de Goverwellesingel, Nieuwe Gouwe Oostzijde, Burgemeester Jamessingel en de kruising van de Bodegraafsestraatweg met de Goudse Houtsingel in de periode van 28 september tot en met 2 oktober 2026. Er wordt gewerkt in de avond- en nachtperiode van 19:00 uur tot 05:00 uur. Het besluit is om de vergunning te verlenen.</text:p>
            <text:p text:style-name="common-al"/>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16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49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2026-00016601</meta:user-defined>
    <meta:user-defined meta:name="DCTERMS.abstract">Besluit ontheffing geluid</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Besluit vergunning geluid Nieuwe Gouwe OZ, Bodegraafsestraatweg, Burgemeester Jamessingel (thv station) , Goverwellesingel, Gouda</meta:user-defined>
    <meta:user-defined meta:name="DCTERMS.W3CDTF/DCTERMS.available">2026-08-13</meta:user-defined>
    <meta:user-defined meta:name="DCTERMS.W3CDTF/OVERHEIDop.jaargang">2026</meta:user-defined>
    <meta:user-defined meta:name="OVERHEIDop.publicationIssue">384954</meta:user-defined>
    <meta:user-defined meta:name="OVERHEIDop.GmbID/DC.identifier">gmb-2026-384954</meta:user-defined>
    <meta:user-defined meta:name="OVERHEIDop.versieInformatie"/>
  </office:meta>
</office:document-meta>
</file>