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erengracht 155A 1015B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uitvoeren van diverse renovatiewerkzaamheden</text:p>
            <text:p text:style-name="common-al">Zaakadres: Herengracht 155A 1015BH Amsterdam</text:p>
            <text:p text:style-name="common-al">Datum ontvangst: 02-06-2026</text:p>
            <text:p text:style-name="common-al">Zaaknummer: Z2026-023940</text:p>
            <text:p text:style-name="common-al">DSO-nummer: 202606010125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95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5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5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3940</meta:user-defined>
    <meta:user-defined meta:name="DCTERMS.abstract">uitvoeren van diverse renovatiewerkzaamhed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Herengracht 155A 1015BH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951</meta:user-defined>
    <meta:user-defined meta:name="OVERHEIDop.GmbID/DC.identifier">gmb-2026-384951</meta:user-defined>
    <meta:user-defined meta:name="OVERHEIDop.versieInformatie"/>
  </office:meta>
</office:document-meta>
</file>