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realiseren kuilvoerplaten, Lebbenbruggedijk 32, 7271SB Borcu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is een aanvraag ontvangen voor het realiseren kuilvoerplaten op locatie Lebbenbruggedijk 32, 7271 SB Borculo. De aanvraag is geregistreerd onder zaaknummer Z2026-00001468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494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68</meta:user-defined>
    <meta:user-defined meta:name="DCTERMS.abstract">Betreft: Aanvraag op locatie Lebbenbruggedijk 32, 7271SB Borcu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realiseren kuilvoerplaten, Lebbenbruggedijk 32, 7271SB Borculo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47</meta:user-defined>
    <meta:user-defined meta:name="OVERHEIDop.GmbID/DC.identifier">gmb-2026-384947</meta:user-defined>
    <meta:user-defined meta:name="OVERHEIDop.versieInformatie"/>
  </office:meta>
</office:document-meta>
</file>