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bij Sjelikowstraat 8 3199KT Maasvlakt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1-08-2026</text:span> (op dezelfde dag verzonden) een omgevingsvergunning, met kenmerk <text:span text:style-name="nadrukvet">Z2026-002202/2026021801494</text:span>, heeft verleend voor de Omgevingsplanactiviteit Werk of werkzaamheid uitvoeren. <text:span text:style-name="nadrukcur">(Grondslag: Omgevingswet, artikel 5.1)</text:span></text:p>
            <text:p text:style-name="common-al">De aanvraag betreft het aanleggen van een nieuwe leiding ten behoeve van het demiwaternet op de locatie nabij Sjelikowstraat 8 3199KT Maasvlakt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494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4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4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202</meta:user-defined>
    <meta:user-defined meta:name="DCTERMS.abstract">PR006788-0002 Rotterdam uitbreiding Demi net</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nabij Sjelikowstraat 8 3199KT Maasvlakte Rotterdam</meta:user-defined>
    <meta:user-defined meta:name="DCTERMS.W3CDTF/DCTERMS.available">2026-08-13</meta:user-defined>
    <meta:user-defined meta:name="DCTERMS.W3CDTF/OVERHEIDop.jaargang">2026</meta:user-defined>
    <meta:user-defined meta:name="OVERHEIDop.publicationIssue">384944</meta:user-defined>
    <meta:user-defined meta:name="OVERHEIDop.GmbID/DC.identifier">gmb-2026-384944</meta:user-defined>
    <meta:user-defined meta:name="OVERHEIDop.versieInformatie"/>
  </office:meta>
</office:document-meta>
</file>