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creëren van een steiger voor het aanleggen van een boot, Waalpad, Heerjans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creëren van een steiger voor het aanleggen van een boot op locatie Waalpad, Heerjansdam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10675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11 augustus 2026 en neemt daarover waarschijnlijk 6 oktober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849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10675</meta:user-defined>
    <meta:user-defined meta:name="DCTERMS.abstract">Betreft: Aanvraag op locatie Waalpad, Heerjansdam</meta:user-defined>
    <dc:language>nl</dc:language>
    <meta:user-defined meta:name="OVERHEIDop.locatietype/OVERHEIDop.gebiedsmarkering">Vlak</meta:user-defined>
    <meta:user-defined meta:name="DC.title">Aanvraag vergunning voor het creëren van een steiger voor het aanleggen van een boot, Waalpad, Heerjans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43</meta:user-defined>
    <meta:user-defined meta:name="OVERHEIDop.GmbID/DC.identifier">gmb-2026-384943</meta:user-defined>
    <meta:user-defined meta:name="OVERHEIDop.versieInformatie"/>
  </office:meta>
</office:document-meta>
</file>