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aarding melding Besluit activiteiten leefomgeving – Mr. Dr. Froweinweg 52-58 te Ey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li 2026 is een melding ontvangen voor de volgende activiteit als bedoeld in het Besluit activiteiten leefomgeving (Bal): ‘Graven in de bodem met een kwaliteit boven de interventiewaarde bodemkwaliteit’, op de locatie Mr. Dr. Froweinweg 52-58 te Eys. De melding is geregistreerd onder zaaknummer Z2026-00000509. Omdat het een melding betreft kunt u geen zienswijze of bezwaar indienen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49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0509</meta:user-defined>
    <meta:user-defined meta:name="DCTERMS.abstract">Betreft: Melding op locatie Mr. Dr. Froweinweg 52-58 te Eys</meta:user-defined>
    <dc:language>nl</dc:language>
    <meta:user-defined meta:name="OVERHEIDop.locatietype/OVERHEIDop.gebiedsmarkering">Punt</meta:user-defined>
    <meta:user-defined meta:name="DC.title">Kennisgeving aanvaarding melding Besluit activiteiten leefomgeving – Mr. Dr. Froweinweg 52-58 te Ey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9</meta:user-defined>
    <meta:user-defined meta:name="OVERHEIDop.GmbID/DC.identifier">gmb-2026-384929</meta:user-defined>
    <meta:user-defined meta:name="OVERHEIDop.versieInformatie"/>
  </office:meta>
</office:document-meta>
</file>