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kappen van een treurwilg, Swedera van Runenweg 4 7431BZ Diepenveen,  [Diepenveen A 5518] Diepenveen A 55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6-08-2026</text:p>
            <text:p text:style-name="common-al">
            <text:span text:style-name="nadrukvet">Locatie:</text:span> Swedera van Runenweg 4 7431BZ Diepenveen, [Diepenveen A 5518] Diepenveen A 5518 </text:p>
            <text:p text:style-name="common-al">
            <text:span text:style-name="nadrukvet">Zaakomschrijving:</text:span> het kappen van een treurwilg</text:p>
            <text:p text:style-name="common-al">
            <text:span text:style-name="nadrukvet">Zaaknummer:</text:span> Z2026-00007359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om kappen of houtopstand vellen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Deventer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Mail naar <text:a xlink:href="mailto:vergunningen@deventer.nl" xlink:type="simple">vergunningen@deventer.nl</text:a>. Wij sturen u per mail de aanvraag en de bijlagen. Wilt u hierbij het zaaknummer Z2026-00007359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7359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8492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2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2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0007359</meta:user-defined>
    <meta:user-defined meta:name="DCTERMS.abstract">het kappen van een treurwil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kappen van een treurwilg, Swedera van Runenweg 4 7431BZ Diepenveen,  [Diepenveen A 5518] Diepenveen A 5518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923</meta:user-defined>
    <meta:user-defined meta:name="OVERHEIDop.GmbID/DC.identifier">gmb-2026-384923</meta:user-defined>
    <meta:user-defined meta:name="OVERHEIDop.versieInformatie"/>
  </office:meta>
</office:document-meta>
</file>