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estevâerstraat 251-H 1055T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constructieve muurdoorbraak</text:p>
            <text:p text:style-name="common-al">Zaakadres: Bestevâerstraat 251-H 1055TN Amsterdam</text:p>
            <text:p text:style-name="common-al">Datum ontvangst: 01-07-2026</text:p>
            <text:p text:style-name="common-al">Zaaknummer: Z2026-029046</text:p>
            <text:p text:style-name="common-al">DSO-nummer: 202607010165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92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2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2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046</meta:user-defined>
    <meta:user-defined meta:name="DCTERMS.abstract">realiseren van een constructieve muurdoorbraa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estevâerstraat 251-H 1055T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22</meta:user-defined>
    <meta:user-defined meta:name="OVERHEIDop.GmbID/DC.identifier">gmb-2026-384922</meta:user-defined>
    <meta:user-defined meta:name="OVERHEIDop.versieInformatie"/>
  </office:meta>
</office:document-meta>
</file>