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maken of veranderen van een uitweg aan Wijkermeerweg 22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in- en uitritten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Z-26-205735 Wijkermeerweg 22 te Beverwijk</text:span>, op 16 juli 2026 heeft het college een melding ontvangen voor het maken of veranderen van een uitweg aan de Wijkermeerweg 22 in Beverwijk</text:p>
              </text:list-item>
            </text:list>
            <text:p text:style-name="common-al">
            <text:span text:style-name="nadrukvet">Abonneren op bekendmakingen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9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ev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-26-205735 </meta:user-defined>
    <dc:language>nl</dc:language>
    <meta:user-defined meta:name="OVERHEIDop.locatietype/OVERHEIDop.gebiedsmarkering">Weg</meta:user-defined>
    <meta:user-defined meta:name="DC.title">Melding voor het maken of veranderen van een uitweg aan Wijkermeerweg 22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16</meta:user-defined>
    <meta:user-defined meta:name="OVERHEIDop.GmbID/DC.identifier">gmb-2026-384916</meta:user-defined>
    <meta:user-defined meta:name="OVERHEIDop.versieInformatie"/>
  </office:meta>
</office:document-meta>
</file>