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traditionele hooiberg aan Wijnbergweg 22, 8166KV Emst (143901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realiseren van een traditionele hooiberg aan Wijnbergweg 22, 8166KV Emst. </text:p>
            <text:p text:style-name="common-al">Datum aanvraag: 09-08-2026</text:p>
            <text:p text:style-name="common-al">Zaaknummer: 1439011</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49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9281</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realiseren van een traditionele hooiberg aan Wijnbergweg 22, 8166KV Emst (1439011)</meta:user-defined>
    <meta:user-defined meta:name="DCTERMS.W3CDTF/DCTERMS.available">2026-08-13</meta:user-defined>
    <meta:user-defined meta:name="DCTERMS.W3CDTF/OVERHEIDop.jaargang">2026</meta:user-defined>
    <meta:user-defined meta:name="OVERHEIDop.publicationIssue">384903</meta:user-defined>
    <meta:user-defined meta:name="OVERHEIDop.GmbID/DC.identifier">gmb-2026-384903</meta:user-defined>
    <meta:user-defined meta:name="OVERHEIDop.versieInformatie"/>
  </office:meta>
</office:document-meta>
</file>