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Tennisvereniging Luck Raeck, Middenlijn 1 Maar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is een melding ontvangen waarvoor geen vergunningsplicht geldt voor de locatie Middenlijn 1, 3604 AX Maarssen. De melding is geregistreerd onder zaaknummer Z2026-00001915.</text:p>
            <text:p text:style-name="common-al">De melding betreft: incidentele festiviteit, Middenlijn 1 , 3604 AX in Maarssen - Clubkampioenschappenfeest d.d. 28-08-2026 tussen 18:00 uur en 01:00 uur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489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9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9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915</meta:user-defined>
    <meta:user-defined meta:name="DCTERMS.abstract">Betreft: Melding op locatie Sportparkweg 3, 3604AW Maarssen</meta:user-defined>
    <dc:language>nl</dc:language>
    <meta:user-defined meta:name="OVERHEIDop.locatietype/OVERHEIDop.gebiedsmarkering">Punt</meta:user-defined>
    <meta:user-defined meta:name="DC.title">Kennisgeving ontvangst melding, Gemeente Stichtse Vecht - Tennisvereniging Luck Raeck, Middenlijn 1 Maarss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92</meta:user-defined>
    <meta:user-defined meta:name="OVERHEIDop.GmbID/DC.identifier">gmb-2026-384892</meta:user-defined>
    <meta:user-defined meta:name="OVERHEIDop.versieInformatie"/>
  </office:meta>
</office:document-meta>
</file>