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realiseren van een scootmobielstalling aan Hobbesteeg 79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fgegeven omgevingsvergunningen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036 Hobbesteeg 79 te Beverwijk, </text:span>realiseren scootmobielstalling, verleend op 5 augustus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13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8489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036 </meta:user-defined>
    <dc:language>nl</dc:language>
    <meta:user-defined meta:name="OVERHEIDop.locatietype/OVERHEIDop.gebiedsmarkering">Adres</meta:user-defined>
    <meta:user-defined meta:name="DC.title">Toestemming voor het realiseren van een scootmobielstalling aan Hobbesteeg 79 te Beverwijk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91</meta:user-defined>
    <meta:user-defined meta:name="OVERHEIDop.GmbID/DC.identifier">gmb-2026-384891</meta:user-defined>
    <meta:user-defined meta:name="OVERHEIDop.versieInformatie"/>
  </office:meta>
</office:document-meta>
</file>