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ntheffing artikel 35 Alcoholwet Sorochynska Jaarmarkt </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ontheffing op grond van artikel 35 van de Alcoholwet is verleend:</text:p>
            <text:p text:style-name="common-al">
            
          </text:p>
            <text:p text:style-name="common-al">Voor: Sorochynska Jaarmarkt </text:p>
            <text:p text:style-name="common-al">Datum activiteit: 22 augustus 2026</text:p>
            <text:p text:style-name="common-al">Locatie: Stadspark De Parel, gelegen aan Diamant 50 in Heerhugowaard</text:p>
            <text:p text:style-name="common-al">Verzonden op: 11 augustus 2026</text:p>
            <text:p text:style-name="common-al">Zaaknummer: 1270829</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489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9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9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270829</meta:user-defined>
    <dc:language>nl</dc:language>
    <meta:user-defined meta:name="OVERHEIDop.locatietype/OVERHEIDop.gebiedsmarkering">Vlak</meta:user-defined>
    <meta:user-defined meta:name="DC.title">Kennisgeving verleende ontheffing artikel 35 Alcoholwet Sorochynska Jaarmarkt</meta:user-defined>
    <meta:user-defined meta:name="DCTERMS.W3CDTF/DCTERMS.available">2026-08-13</meta:user-defined>
    <meta:user-defined meta:name="DCTERMS.W3CDTF/OVERHEIDop.jaargang">2026</meta:user-defined>
    <meta:user-defined meta:name="OVERHEIDop.publicationIssue">384890</meta:user-defined>
    <meta:user-defined meta:name="OVERHEIDop.GmbID/DC.identifier">gmb-2026-384890</meta:user-defined>
    <meta:user-defined meta:name="OVERHEIDop.versieInformatie"/>
  </office:meta>
</office:document-meta>
</file>