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ss – Rectificatiebesluit maatwerkvoorschriften – nooddepot 1/West, gelegen tussen Parallelstraat, Lutterweg en Oijense Benedendijk in Oijen (op kadastrale percelen OEN00-E-139, OEN00-E-475 en OEN00-E-47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ss delen mee dat zij een rectificatiebesluit hebben genomen.</text:p>
            <text:p text:style-name="common-al">Voor:  het op de landbodem opslaan van zonder bewerking herbruikbare grond in een nooddepot</text:p>
            <text:p text:style-name="common-al">Locatie:  nooddepot 1/West, gelegen tussen Parallelstraat, Lutterweg en Oijense Benedendijk in Oijen; op kadastrale percelen gemeente: Oijen, gemeentecode: OEN00, sectie: E en nummer: 139, gemeente: Oijen, gemeentecode: OEN00, sectie: E en nummer: 475 en gemeente: Oijen, gemeentecode: OEN00, sectie: E en nummer: 476</text:p>
            <text:p text:style-name="common-al">Zaaknummer:  Z/262116</text:p>
            <text:p text:style-name="common-al">Verzenddatum besluit:   11 augustus 2026 </text:p>
            <text:p text:style-name="common-al">
            <text:span text:style-name="nadrukvet">Mogelijkheid van bezwaar en voorlopige voorziening</text:span>
          </text:p>
            <text:p text:style-name="common-al">Tegen dit besluit kunnen belanghebbenden op grond van de Algemene wet bestuursrecht binnen zes weken na de dag van de verzenddatum van de beschikking bezwaar aantekenen bij het college van burgemeester en wethouders van gemeente Oss, Postbus 5, 5340 BA te Oss. Het bezwaarschrift moet zijn gemotiveerd en ondertekend. </text:p>
            <text:p text:style-name="common-al">Mogelijk kunt u een bezwaar digitaal indienen. Raadpleeg hiervoor de website van de gemeente.</text:p>
            <text:p text:style-name="common-al">Als u het besluit wilt laten schorsen kunt u een voorlopige voorziening aanvragen bij de Voorzieningenrechter van de Rechtbank Oost-Brabant, sector Bestuursrecht, Postbus 90.125, 5200 MA ‘s-Hertogenbosch. Bij dit verzoek dient een afschrift van het ingediende bezwaarschrift te worden gevoegd. Voor het instellen van genoemd verzoek is een griffierecht verschuldigd. U kunt ook digitaal een verzoek indienen bij genoemde rechtbank via www.rechtspraak.nl. Nadere informatie kunt u vinden op www.rechtspraak.nl. </text:p>
            <text:p text:style-name="common-al">
            <text:span text:style-name="nadrukvet">Inzage en inlichtingen</text:span>
          </text:p>
            <text:p text:style-name="common-al">Heeft u vragen over het besluit? Neem hiervoor contact op met de Omgevingsdienst Brabant Noord, via telefoonnummer 088 7430 000 of per e-mail <text:a xlink:href="mailto:info@odbn.nl" xlink:type="simple">info@odbn.nl</text:a>. Vermeld daarbij het zaaknumm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38488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8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8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ss</meta:user-defined>
    <meta:user-defined meta:name="OVERHEIDop.Rubriek/DC.type">omgevingsvergunning</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62116</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Gemeente Oss – Rectificatiebesluit maatwerkvoorschriften – nooddepot 1/West, gelegen tussen Parallelstraat, Lutterweg en Oijense Benedendijk in Oijen (op kadastrale percelen OEN00-E-139, OEN00-E-475 en OEN00-E-476)</meta:user-defined>
    <meta:user-defined meta:name="DCTERMS.W3CDTF/DCTERMS.available">2026-08-13</meta:user-defined>
    <meta:user-defined meta:name="DCTERMS.W3CDTF/OVERHEIDop.jaargang">2026</meta:user-defined>
    <meta:user-defined meta:name="OVERHEIDop.publicationIssue">384888</meta:user-defined>
    <meta:user-defined meta:name="OVERHEIDop.GmbID/DC.identifier">gmb-2026-384888</meta:user-defined>
    <meta:user-defined meta:name="OVERHEIDop.versieInformatie"/>
  </office:meta>
</office:document-meta>
</file>