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legaliseren van kamergewijze verhuu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1771 </text:p>
            <text:p text:style-name="common-al"> Omschrijving: legaliseren van kamergewijze verhuur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rel de Grotelaan 80 5653HA Eindhoven</text:p>
              </text:list-item>
            </text:list>
            <text:p text:style-name="common-al"> Soort aanvraag: Kamerverhuur regulier </text:p>
            <text:p text:style-name="common-al"> Besluit: Verleend </text:p>
            <text:p text:style-name="common-al"> Verzenddatum: 11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1771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48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1771</meta:user-defined>
    <meta:user-defined meta:name="DCTERMS.abstract">legaliseren van kamergewijze verhuur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p aanvraag omgevingsvergunning: legaliseren van kamergewijze verhuur</meta:user-defined>
    <meta:user-defined meta:name="OVERHEIDop.datumEindeReactietermijn">2026-09-23</meta:user-defined>
    <meta:user-defined meta:name="OVERHEIDop.terinzageleggingBG">https://publicaties.eindhoven.nl/dossier/EHV-ZP2026-001771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886</meta:user-defined>
    <meta:user-defined meta:name="OVERHEIDop.GmbID/DC.identifier">gmb-2026-384886</meta:user-defined>
    <meta:user-defined meta:name="OVERHEIDop.versieInformatie"/>
  </office:meta>
</office:document-meta>
</file>