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Kabels leggen en de Noordelijke Meentsteeg geheel of gedeeltelijk openbreken, Noordelijke Meentste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Kabels leggen en de Noordelijke Meentsteeg geheel of gedeeltelijk openbreken, Noordelijke Meentsteeg. Aanvraagnummer: Z2026-00000337. Indieningsdatum: 5 augustus 2026.</text:p>
            <text:list text:style-name="id1-3-2-1-1-5">
              <text:list-item text:style-override="id1-3-2-1-1-5-1">
                <text:number>•</text:number>
                <text:p text:style-name="al">Uitvoeren van een werk of werkzaamheid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488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37</meta:user-defined>
    <meta:user-defined meta:name="DCTERMS.abstract">Betreft: Aanvraag op locatie Noordelijke Meentsteeg</meta:user-defined>
    <dc:language>nl</dc:language>
    <meta:user-defined meta:name="OVERHEIDop.locatietype/OVERHEIDop.gebiedsmarkering">Vlak</meta:user-defined>
    <meta:user-defined meta:name="DC.title">Aanvraag vergunning voor Kabels leggen en de Noordelijke Meentsteeg geheel of gedeeltelijk openbreken, Noordelijke Meentstee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82</meta:user-defined>
    <meta:user-defined meta:name="OVERHEIDop.GmbID/DC.identifier">gmb-2026-384882</meta:user-defined>
    <meta:user-defined meta:name="OVERHEIDop.versieInformatie"/>
  </office:meta>
</office:document-meta>
</file>