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voor het restaureren van Buitenplaats Akerendam aan Velserweg 20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38 Velserweg 20 te Beverwijk,</text:span> restauratie Buitenplaats Akerendam, verlengd op 10 augustus 2026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8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38 </meta:user-defined>
    <dc:language>nl</dc:language>
    <meta:user-defined meta:name="OVERHEIDop.locatietype/OVERHEIDop.gebiedsmarkering">Adres</meta:user-defined>
    <meta:user-defined meta:name="DC.title">Verlengen beslistermijn voor het restaureren van Buitenplaats Akerendam aan Velserweg 20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81</meta:user-defined>
    <meta:user-defined meta:name="OVERHEIDop.GmbID/DC.identifier">gmb-2026-384881</meta:user-defined>
    <meta:user-defined meta:name="OVERHEIDop.versieInformatie"/>
  </office:meta>
</office:document-meta>
</file>