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realiseren van uitritten aan de zijde van de Koningsstraat aan Breestraat 20 te Bev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60 Breestraat 20 te Beverwijk, </text:span>realiseren uitritten aan zijde koningsstraat, ingetrokken op 5 augustus 2026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8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OV0160 </meta:user-defined>
    <dc:language>nl</dc:language>
    <meta:user-defined meta:name="OVERHEIDop.locatietype/OVERHEIDop.gebiedsmarkering">Adres</meta:user-defined>
    <meta:user-defined meta:name="DC.title">Ingetrokken aanvraag voor het realiseren van uitritten aan de zijde van de Koningsstraat aan Breestraat 20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75</meta:user-defined>
    <meta:user-defined meta:name="OVERHEIDop.GmbID/DC.identifier">gmb-2026-384875</meta:user-defined>
    <meta:user-defined meta:name="OVERHEIDop.versieInformatie"/>
  </office:meta>
</office:document-meta>
</file>