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een interne renovatie en het afbouwen van een appartement aan Begijnenstraat 5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64 Begijnenstraat 5 te Beverwijk, </text:span>interne renovatie en afbouw appartement, ingetrokken op 3 augustus 2026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8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64 </meta:user-defined>
    <dc:language>nl</dc:language>
    <meta:user-defined meta:name="OVERHEIDop.locatietype/OVERHEIDop.gebiedsmarkering">Adres</meta:user-defined>
    <meta:user-defined meta:name="DC.title">Ingetrokken aanvraag voor een interne renovatie en het afbouwen van een appartement aan Begijnenstraat 5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70</meta:user-defined>
    <meta:user-defined meta:name="OVERHEIDop.GmbID/DC.identifier">gmb-2026-384870</meta:user-defined>
    <meta:user-defined meta:name="OVERHEIDop.versieInformatie"/>
  </office:meta>
</office:document-meta>
</file>