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overdracht grond Van Ghent-, Van Nes- en Van Galenstraa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ersfoort is voornemens, met inachtneming van een termijn van 20 kalenderdagen, ingaande de dag na deze publicatie, over te dragen aan Stichting de Alliantie zes percelen grond, plaatselijk bekend als gelegen aan de Van Ghentstraat, de Van Nesstraat en de Van Galenstraat te Amersfoort, kadastraal bekend gemeente Amersfoort sectie G, nummers 6759, 6761, 6762, 6764, 6765 en 6766  (hier: ‘de percelen’). De percelen hebben een gezamenlijke oppervlakte van ca. 2806 m<text:span text:style-name="sup">2</text:span>. </text:p>
            <text:p text:style-name="common-al">In 2007 heeft de gemeente met stichting de Alliantie afspraken gemaakt over de herontwikkeling van een groot aantal binnenstedelijke locaties in Amersfoort. Een van die locaties betreft de locatie Van Ghent-, Van Nes- en Van Galenstraat met 98 sociale huurwoningen in eigendom bij Stichting de Alliantie. De woningen voldoen niet meer aan de woonwensen van deze tijd. De ontwikkeling van de locatie voorziet in sloop van de 98 woningen en de nieuwbouw van 202 nieuwe woningen waarvan 159 sociale huurwoningen en 43 huurwoningen in het middensegment alsmede in de herinrichting van de openbare ruimte.</text:p>
            <text:p text:style-name="common-al">De Stichting de Alliantie heeft om deze ontwikkeling mogelijk te maken een omgevingsvergunning ingediend en is er een BOPA (Buitenplanse Omgevingsplanactiviteit) procedure gevolgd.</text:p>
            <text:p text:style-name="common-al">De beoogde bebouwing overschrijdt de eigendomsgrenzen als gevolg waarvan een herverkaveling noodzakelijk is. In dat kader draagt de gemeente ca. 2288 m² grond over aan Stichting de Alliantie waartegenover Stichting de Alliantie ca. 2806 m² grond overdraagt aan de gemeente. De door de gemeente over te dragen percelen kunnen niet zelfstandig worden ontwikkeld. De door Stichting de Alliantie aan de gemeente over te dragen grond gaat onderdeel uitmaken van de her in te richten openbare ruimte. </text:p>
            <text:p text:style-name="last-al">Gelet op vorenstaande overwegingen zijn wij van oordeel dat de overdracht van de percelen kan plaatsvinden zonder bredere selectieprocedure. Volstaan wordt met deze voorafgaande bekendmaking. </text:p>
            <text:p text:style-name="tekst_bottom"/>
          </text:section>
        </text:section>
        <text:section text:name="zakelijke-mededeling-sluiting_id1-3-2-2" text:style-name="zakelijke-mededeling-sluiting">
          <text:section text:name="gegeven_id1-3-2-2-1" text:style-name="gegeven">
            <text:p text:style-name="dagtekening">
            <text:span text:style-name="plaats"> Amersfoort,</text:span>
            <text:span text:style-name="datum">17 augustus 2026 </text:span>
          </text:p>
          </text:section>
          <text:section text:name="ondertekening_id1-3-2-2-2">
            <text:p><text:span text:style-name="functie">Burgemeester en wethouders van Amersfoor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486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6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6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Voorgenomen overdracht grond Van Ghent-, Van Nes- en Van Galenstraat</meta:user-defined>
    <meta:user-defined meta:name="DCTERMS.W3CDTF/DCTERMS.available">2026-08-17</meta:user-defined>
    <meta:user-defined meta:name="DCTERMS.W3CDTF/OVERHEIDop.jaargang">2026</meta:user-defined>
    <meta:user-defined meta:name="OVERHEIDop.publicationIssue">384868</meta:user-defined>
    <meta:user-defined meta:name="OVERHEIDop.GmbID/DC.identifier">gmb-2026-384868</meta:user-defined>
    <meta:user-defined meta:name="OVERHEIDop.versieInformatie"/>
  </office:meta>
</office:document-meta>
</file>