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Wittenkade 33-1R 1052A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interne verbouwing</text:p>
            <text:p text:style-name="common-al">Zaakadres: De Wittenkade 33-1R 1052AB Amsterdam</text:p>
            <text:p text:style-name="common-al">Datum ontvangst: 06-08-2026</text:p>
            <text:p text:style-name="common-al">Zaaknummer: Z2026-035168</text:p>
            <text:p text:style-name="common-al">DSO-nummer: 202608060011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8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168</meta:user-defined>
    <meta:user-defined meta:name="DCTERMS.abstract">realiseren van een interne verbouw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e Wittenkade 33-1R 1052AB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66</meta:user-defined>
    <meta:user-defined meta:name="OVERHEIDop.GmbID/DC.identifier">gmb-2026-384866</meta:user-defined>
    <meta:user-defined meta:name="OVERHEIDop.versieInformatie"/>
  </office:meta>
</office:document-meta>
</file>