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text:p>
      <text:section text:name="regeling_id1-3-2" text:style-name="regeling">
        <text:section text:name="aanhef_id1-3-2-1" text:style-name="aanhef">
          <text:section text:name="preambule_id1-3-2-1-1" text:style-name="preambule">
            <text:p text:style-name="al"/>
            <text:p text:style-name="al">Burgemeester en Wethouders hebben op 26 oktober 2019 van u een aanvraag omgevingsvergunning ontvangen. De aanvraag betreft het aanleggen van een klein landschapselement/poel met waterplanten op de locatie Oukoop 46 te Nieuwer Ter Aa. Deze aanvraag is geregistreerd onder het zaaknummer 190997. </text:p>
            <text:p text:style-name="al"/>
            <text:p text:style-name="al">
            <text:span text:style-name="nadrukvet">Aanvrager</text:span>
          </text:p>
            <text:p text:style-name="al">Gegevens zijn geanonimiseerd.</text:p>
            <text:p text:style-name="al"/>
            <text:p text:style-name="al">
            <text:span text:style-name="nadrukvet">Besluit </text:span>
          </text:p>
            <text:p text:style-name="al">Burgemeester en wethouders hebben besloten, gelet op paragraaf 2.3 van de Wet algemene bepalingen omgevingsrecht (hierna; Wabo) de omgevingsvergunning te verlenen.</text:p>
            <text:p text:style-name="al"/>
            <text:p text:style-name="al">Omgevingsvergunning wordt verleend voor de volgende activiteit: </text:p>
            <text:p text:style-name="al"/>
            <text:p text:style-name="al">* Werk of werkzaamheden uitvoeren (art. 2.1 lid 1.b Wabo);</text:p>
            <text:p text:style-name="al"/>
            <text:p text:style-name="al">
            <text:span text:style-name="nadrukvet">Inhoudelijke beoordeling </text:span>
          </text:p>
            <text:p text:style-name="al">Voor de activiteit <text:span text:style-name="nadrukondlijn"><text:span text:style-name="nadrukcur">Bouwen</text:span></text:span> is hierna aangegeven hoe de aanvraag is beoordeeld (artikel 2.10 Wabo).</text:p>
            <text:p text:style-name="al"/>
            <text:p text:style-name="al">Voor de activiteit <text:span text:style-name="nadrukondlijn"><text:span text:style-name="nadrukcur">Werk of werkzaamheden uitvoeren</text:span></text:span> is hierna aangegeven hoe de aanvraag is beoordeeld (artikel 2.11 Wabo).</text:p>
            <text:p text:style-name="al"/>
            <text:p text:style-name="al">- De locatie is gelegen in het bestemmingsplan ‘Landelijk Gebied West’ en hierin is gesitueerd is op de enkelbestemming ‘Agrarisch met Waarden-Landschapswaarden’ zoals bedoeld in artikel 3 van de planregels en heeft hierin en de dubbelbestemming ‘Waarde-Archeologie 4’ als bedoeld in artikel 29 van de planregels en de aanvraag is getoetst aan artikel 40 van de planregels;</text:p>
            <text:p text:style-name="al"/>
            <text:p text:style-name="al">- De aanvraag voldoet aan de volgende voorschriften van het bestemmingsplan omdat; </text:p>
            <text:p text:style-name="al"/>
            <text:p text:style-name="al">- De voor ‘Agrarisch met waarden-landschapswaarden’ aangewezen gronden bestemd zijn voor water en watergangen zoals bedoeld in artikel 3.1, onder k; </text:p>
            <text:p text:style-name="al"/>
            <text:p text:style-name="al">- Het in beginsel verboden is op of in de gronden met de bestemming ‘Waarde Archeologie 4’ grondbewerkingen uit te voeren zoals het graven, verbreden, verdiepen van watergangen en waterpartijen zoals bedoeld in artikel 29.4.1, onder c;</text:p>
            <text:p text:style-name="al"/>
            <text:p text:style-name="al"> - Het in sublid 29.4.1 gestelde verbod geldt niet voor het uitvoeren van werken, geen bouwwerk zijnde, en werkzaamheden indien zij een oppervlakte beslaan van ten hoogstens 10.000 m2 zoals bedoeld in artikel 29.4.2, onder c, en de waterpoel is kleiner dan 10.000 m2;</text:p>
            <text:p text:style-name="al"/>
            <text:p text:style-name="al">- Het in beginsel verboden is op of in de gronden met de bestemming ‘Agrarisch met Waarden-Landschapswaarden’ grondbewerkingen uit te voeren zoals het ontgraven, vergraven en egaliseren van gronden zoals bedoeld in artikel 40.1, onder a; </text:p>
            <text:p text:style-name="al"/>
            <text:p text:style-name="al">- De werkzaamheden toelaatbaar zijn daar de cultuurhistorische waarden, natuur- en/of landschapswaarden niet (blijvend) onevenredig worden geschaad zoals bedoeld in artikel 40.2; </text:p>
            <text:p text:style-name="al"/>
            <text:p text:style-name="al">
            <text:span text:style-name="nadrukvet">Bij dit besluit horen de gewaarmerkte bescheiden: </text:span>
          </text:p>
            <text:p text:style-name="al">- ingediende aanvraagformulier; </text:p>
            <text:p text:style-name="al">- kleine_landschapselement_26_Oktober_2019; </text:p>
            <text:p text:style-name="al">- Oukoop_46_zonder_bijenlint; </text:p>
            <text:p text:style-name="al">- Situatieschets_overzicht_26_oktober_2019; </text:p>
            <text:p text:style-name="al">- Situatieschets_overzicht_kleine_landsschapselement_26_oktober_2019.</text:p>
            <text:p text:style-name="al"/>
            <text:p text:style-name="al">Maarssen, 21 juli 2026 </text:p>
            <text:p text:style-name="al"/>
            <text:p text:style-name="al">Met vriendelijke groet, </text:p>
            <text:p text:style-name="al">Burgemeester en wethouders van Stichtse Vecht namens hen, </text:p>
            <text:p text:style-name="al"/>
            <text:p text:style-name="al">Manager Vergunningen Toezicht en Handhaving </text:p>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8486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6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6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Stichtse Vecht</meta:user-defined>
    <meta:user-defined meta:name="OVERHEID.Informatietype/DC.type">officiële publicatie</meta:user-defined>
    <meta:user-defined meta:name="OVERHEIDop.Rubriek/DC.type">ander besluit van algemene strekking</meta:user-defined>
    <meta:user-defined meta:name="OVERHEID.Gemeente/DCTERMS.publisher">Stichtse Vecht</meta:user-defined>
    <meta:user-defined meta:name="OVERHEID.Gemeente/OVERHEID.authority">Stichtse Vecht</meta:user-defined>
    <meta:user-defined meta:name="OVERHEID.TaxonomieBeleidsagendaDecentraal/OVERHEID.category">Recht | Burgerlijk recht</meta:user-defined>
    <meta:user-defined meta:name="DC.source">N.v.t.</meta:user-defined>
    <dc:language>nl</dc:language>
    <meta:user-defined meta:name="OVERHEIDop.locatietype/OVERHEIDop.gebiedsmarkering">Adres</meta:user-defined>
    <meta:user-defined meta:name="DC.title">Omgevingsvergunning</meta:user-defined>
    <meta:user-defined meta:name="DCTERMS.W3CDTF/DCTERMS.available">2026-08-13</meta:user-defined>
    <meta:user-defined meta:name="OVERHEIDop.externeBijlage">Besluit 1|exb-2026-28742</meta:user-defined>
    <meta:user-defined meta:name="OVERHEIDop.externeBijlage">Besluit 2|exb-2026-28743</meta:user-defined>
    <meta:user-defined meta:name="OVERHEIDop.externeBijlage">Besluit 3|exb-2026-28744</meta:user-defined>
    <meta:user-defined meta:name="OVERHEIDop.externeBijlage">Besluit 4|exb-2026-28745</meta:user-defined>
    <meta:user-defined meta:name="OVERHEIDop.externeBijlage">Besluit 5|exb-2026-28746</meta:user-defined>
    <meta:user-defined meta:name="OVERHEIDop.externeBijlage">Beslissing op bezwaar|exb-2026-28747</meta:user-defined>
    <meta:user-defined meta:name="DCTERMS.W3CDTF/OVERHEIDop.jaargang">2026</meta:user-defined>
    <meta:user-defined meta:name="OVERHEIDop.publicationIssue">384864</meta:user-defined>
    <meta:user-defined meta:name="OVERHEIDop.GmbID/DC.identifier">gmb-2026-384864</meta:user-defined>
    <meta:user-defined meta:name="OVERHEIDop.versieInformatie"/>
  </office:meta>
</office:document-meta>
</file>