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winkelpand aan de Julianastraat 2 naar twee aparte woningen, Julianastraat 2B, 3911HJ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verbouwen van de winkelpand aan de Julianastraat 2 naar twee aparte woningen, Julianastraat 2B, 3911HJ Rhenen. Aanvraagnummer: Z2026-00000335. Indieningsdatum: 5 augustus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335</meta:user-defined>
    <meta:user-defined meta:name="DCTERMS.abstract">Betreft: Aanvraag op locatie Julianastraat 2B, 3911HJ Rhenen</meta:user-defined>
    <dc:language>nl</dc:language>
    <meta:user-defined meta:name="OVERHEIDop.locatietype/OVERHEIDop.gebiedsmarkering">Vlak</meta:user-defined>
    <meta:user-defined meta:name="DC.title">Aanvraag vergunning voor Het verbouwen van de winkelpand aan de Julianastraat 2 naar twee aparte woningen, Julianastraat 2B, 3911HJ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1</meta:user-defined>
    <meta:user-defined meta:name="OVERHEIDop.GmbID/DC.identifier">gmb-2026-384861</meta:user-defined>
    <meta:user-defined meta:name="OVERHEIDop.versieInformatie"/>
  </office:meta>
</office:document-meta>
</file>