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plaatsen van een tijdelijke mantelzorgwoning, achter Huigsloterdijk 251 2157LN Abbe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29-07-2026, het plaatsen van een tijdelijke mantelzorgwoning, achter Huigsloterdijk 251 2157LN Abbenes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48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39413660415</meta:user-defined>
    <meta:user-defined meta:name="DCTERMS.abstract">het plaatsen van een tijdelijke mantelzorg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plaatsen van een tijdelijke mantelzorgwoning, achter Huigsloterdijk 251 2157LN Abbene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60</meta:user-defined>
    <meta:user-defined meta:name="OVERHEIDop.GmbID/DC.identifier">gmb-2026-384860</meta:user-defined>
    <meta:user-defined meta:name="OVERHEIDop.versieInformatie"/>
  </office:meta>
</office:document-meta>
</file>