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42602078i7e4a278d-d0bf-43d6-8bb9-3fd0b042674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Gaffelstraat 2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Gaffelstraat 23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Gaffelstraat 23 (parkeervaknummer 12490748393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2.17735849056602mm"><draw:image xlink:href="Pictures/Afbeelding1342602078i7e4a278d-d0bf-43d6-8bb9-3fd0b042674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8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Gaffelstraat 23 - Gaffelstraat 2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Gaffelstraat 23</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Gaffelstraat 23</meta:user-defined>
    <meta:user-defined meta:name="DCTERMS.W3CDTF/DCTERMS.available">2026-08-13</meta:user-defined>
    <meta:user-defined meta:name="DCTERMS.W3CDTF/OVERHEIDop.jaargang">2026</meta:user-defined>
    <meta:user-defined meta:name="OVERHEIDop.publicationIssue">384859</meta:user-defined>
    <meta:user-defined meta:name="OVERHEIDop.GmbID/DC.identifier">gmb-2026-384859</meta:user-defined>
    <meta:user-defined meta:name="OVERHEIDop.versieInformatie"/>
  </office:meta>
</office:document-meta>
</file>