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Parklaan 14B 2011KV Haarlem, 0392-2026-0132839, legalisatie en een woningvorming van de bestaande situatie, ontvangen op 1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485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5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2839</meta:user-defined>
    <meta:user-defined meta:name="DCTERMS.abstract">legalisatie en een woningvorming van de bestaande situati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Parklaan 14B 2011KV Haarlem, 0392-2026-0132839, legalisatie en een woningvorming van de bestaande situatie, ontvangen op 11-08-2026</meta:user-defined>
    <meta:user-defined meta:name="DCTERMS.W3CDTF/DCTERMS.available">2026-08-13</meta:user-defined>
    <meta:user-defined meta:name="DCTERMS.W3CDTF/OVERHEIDop.jaargang">2026</meta:user-defined>
    <meta:user-defined meta:name="OVERHEIDop.publicationIssue">384856</meta:user-defined>
    <meta:user-defined meta:name="OVERHEIDop.GmbID/DC.identifier">gmb-2026-384856</meta:user-defined>
    <meta:user-defined meta:name="OVERHEIDop.versieInformatie"/>
  </office:meta>
</office:document-meta>
</file>